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, 'Times New Roman PS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4.309cm"/>
    </style:style>
    <style:style style:name="co2" style:family="table-column">
      <style:table-column-properties fo:break-before="auto" style:column-width="12.656cm"/>
    </style:style>
    <style:style style:name="co3" style:family="table-column">
      <style:table-column-properties fo:break-before="auto" style:column-width="10.945cm"/>
    </style:style>
    <style:style style:name="co4" style:family="table-column">
      <style:table-column-properties fo:break-before="auto" style:column-width="3.475cm"/>
    </style:style>
    <style:style style:name="co5" style:family="table-column">
      <style:table-column-properties fo:break-before="auto" style:column-width="24.523cm"/>
    </style:style>
    <style:style style:name="co6" style:family="table-column">
      <style:table-column-properties fo:break-before="auto" style:column-width="2.267cm"/>
    </style:style>
    <style:style style:name="co7" style:family="table-column">
      <style:table-column-properties fo:break-before="auto" style:column-width="5.106cm"/>
    </style:style>
    <style:style style:name="co8" style:family="table-column">
      <style:table-column-properties fo:break-before="auto" style:column-width="12.862cm"/>
    </style:style>
    <style:style style:name="co9" style:family="table-column">
      <style:table-column-properties fo:break-before="auto" style:column-width="7.786cm"/>
    </style:style>
    <style:style style:name="co10" style:family="table-column">
      <style:table-column-properties fo:break-before="auto" style:column-width="22.841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3" style:family="table-cell" style:parent-style-name="Default" style:data-style-name="N37"/>
    <style:style style:name="ce4" style:family="table-cell" style:parent-style-name="Default" style:data-style-name="N103"/>
  </office:automatic-styles>
  <office:body>
    <office:spreadsheet>
      <table:table table:name="2023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3"/>
        <table:table-column table:style-name="co7" table:default-cell-style-name="ce4"/>
        <table:table-column table:style-name="co6" table:number-columns-repeated="1017" table:default-cell-style-name="Default"/>
        <table:table-row table:style-name="ro1">
          <table:table-cell table:style-name="ce1" office:value-type="string">
            <text:p>TIPO </text:p>
          </table:table-cell>
          <table:table-cell table:style-name="ce1" office:value-type="string">
            <text:p>PROVVEDIMENTO</text:p>
          </table:table-cell>
          <table:table-cell table:style-name="ce1" office:value-type="string">
            <text:p>BENEFICIARIO </text:p>
          </table:table-cell>
          <table:table-cell table:style-name="ce1" office:value-type="string">
            <text:p>CODICE FISCALE</text:p>
          </table:table-cell>
          <table:table-cell table:style-name="ce1" office:value-type="string">
            <text:p>DESCRIZIONE </text:p>
          </table:table-cell>
          <table:table-cell table:style-name="ce1" office:value-type="string">
            <text:p>DATA </text:p>
          </table:table-cell>
          <table:table-cell table:style-name="ce1" office:value-type="string">
            <text:p>IMPORTO </text:p>
          </table:table-cell>
          <table:table-cell table:style-name="ce1" table:number-columns-repeated="1017"/>
        </table:table-row>
        <table:table-row table:style-name="ro1">
          <table:table-cell office:value-type="string">
            <text:p>CONTRIBUTO </text:p>
          </table:table-cell>
          <table:table-cell office:value-type="string">
            <text:p>C.C. N. 8 DD. 07/03/2023 E DET. SEGRETARIO N. 237 DD. 27/11/2023</text:p>
          </table:table-cell>
          <table:table-cell office:value-type="string">
            <text:p>CORPO DEI VIGILI DEL FUOCO VOLONTARI DI FORNACE</text:p>
          </table:table-cell>
          <table:table-cell office:value-type="float" office:value="96005660228">
            <text:p>96005660228</text:p>
          </table:table-cell>
          <table:table-cell office:value-type="string">
            <text:p>APPROVAZIONE BILANCIO DI PREVISIONE 2023 DEL CORPO VIGILI DEL FUOCO VOLONTARI DI FORNACE</text:p>
          </table:table-cell>
          <table:table-cell office:value-type="date" office:date-value="2023-03-07">
            <text:p>07/03/23</text:p>
          </table:table-cell>
          <table:table-cell office:value-type="currency" office:currency="EUR" office:value="31416.62">
            <text:p>€ 31.416,62</text:p>
          </table:table-cell>
          <table:table-cell table:number-columns-repeated="1017"/>
        </table:table-row>
        <table:table-row table:style-name="ro1">
          <table:table-cell office:value-type="string">
            <text:p>CONTRIBUTO ASSOCIAZIONE SPORTIVA</text:p>
          </table:table-cell>
          <table:table-cell office:value-type="string">
            <text:p>G.C. N. 55 DD. 25/10/2023</text:p>
          </table:table-cell>
          <table:table-cell office:value-type="string">
            <text:p>A.S.D. POLISPORTIVA U.S. FORNACE</text:p>
          </table:table-cell>
          <table:table-cell table:style-name="ce2" office:value-type="string">
            <text:p>00624700225</text:p>
          </table:table-cell>
          <table:table-cell office:value-type="string">
            <text:p>CONCESSIONE CONTRIBUTO ALL'ASSOCIAZIONE SPORTIVA DILETTANTISTICA POLISPORTIVA U.S. FORNACE</text:p>
          </table:table-cell>
          <table:table-cell office:value-type="date" office:date-value="2023-10-25">
            <text:p>25/10/23</text:p>
          </table:table-cell>
          <table:table-cell office:value-type="currency" office:currency="EUR" office:value="9000">
            <text:p>€ 9.00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56 DD. 02/11/2023</text:p>
          </table:table-cell>
          <table:table-cell office:value-type="string">
            <text:p>KALEIDOSCOPIO SCS</text:p>
          </table:table-cell>
          <table:table-cell table:style-name="ce2" office:value-type="string">
            <text:p>01522650223</text:p>
          </table:table-cell>
          <table:table-cell office:value-type="string">
            <text:p>CONCESSIONE CONTRIBUTO ALLA KALEIDOSCOPIO SCOIETA' COOPERATIVA SOCIALE PER ATTIVITA' ESTIVE 2023</text:p>
          </table:table-cell>
          <table:table-cell office:value-type="date" office:date-value="2023-11-02">
            <text:p>02/11/23</text:p>
          </table:table-cell>
          <table:table-cell office:value-type="currency" office:currency="EUR" office:value="2800">
            <text:p>€ 2.80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58 DD. 15/11/2023</text:p>
          </table:table-cell>
          <table:table-cell office:value-type="string">
            <text:p>UTETD SEZ. DI FORNACE</text:p>
          </table:table-cell>
          <table:table-cell office:value-type="float" office:value="96052250220">
            <text:p>96052250220</text:p>
          </table:table-cell>
          <table:table-cell office:value-type="string">
            <text:p>CONTRIBUTO PER ATTIVITA' 2023 ALL'UNIVERSITA' DELLA TERZA ETA' E DEL TEMPO DISPONIBILE – SEZIONE DI FORNACE</text:p>
          </table:table-cell>
          <table:table-cell office:value-type="date" office:date-value="2023-11-15">
            <text:p>15/11/23</text:p>
          </table:table-cell>
          <table:table-cell office:value-type="currency" office:currency="EUR" office:value="258">
            <text:p>€ 258,00</text:p>
          </table:table-cell>
          <table:table-cell table:number-columns-repeated="1017"/>
        </table:table-row>
        <table:table-row table:style-name="ro1">
          <table:table-cell office:value-type="string">
            <text:p>CONTRIBUTO SCUOLA</text:p>
          </table:table-cell>
          <table:table-cell office:value-type="string">
            <text:p>G.C. N. 59 DD. 15/11/2023</text:p>
          </table:table-cell>
          <table:table-cell office:value-type="string">
            <text:p>ISTITUTO COMPRENSIVO “CIVEZZANO”</text:p>
          </table:table-cell>
          <table:table-cell office:value-type="float" office:value="96056930223">
            <text:p>96056930223</text:p>
          </table:table-cell>
          <table:table-cell office:value-type="string">
            <text:p>CONCESSIONE CONTRIBUTO ORDINARIO ALL'ISTITUTO COMPRENSIVO DI CIVEZZANO PER LA SCUOLA PRIMARIA PER L'ANNO 2023</text:p>
          </table:table-cell>
          <table:table-cell office:value-type="date" office:date-value="2023-11-15">
            <text:p>15/11/23</text:p>
          </table:table-cell>
          <table:table-cell office:value-type="currency" office:currency="EUR" office:value="1000">
            <text:p>€ 1.00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2 DD. 29/11/2023</text:p>
          </table:table-cell>
          <table:table-cell office:value-type="string">
            <text:p>SCUOLA DELL'INFANZIA “DON G.ANESI” DI FORNACE ODV</text:p>
          </table:table-cell>
          <table:table-cell office:value-type="float" office:value="80010590224">
            <text:p>80010590224</text:p>
          </table:table-cell>
          <table:table-cell office:value-type="string">
            <text:p>CONCESSIONE CONTRIBUTO ALLA SCUOLA DELL'INFANZIA DI FORNACE ANNO 2023</text:p>
          </table:table-cell>
          <table:table-cell office:value-type="date" office:date-value="2023-11-29">
            <text:p>29/11/23</text:p>
          </table:table-cell>
          <table:table-cell office:value-type="currency" office:currency="EUR" office:value="746.66">
            <text:p>€ 746,66</text:p>
          </table:table-cell>
          <table:table-cell table:number-columns-repeated="1017"/>
        </table:table-row>
        <table:table-row table:style-name="ro1">
          <table:table-cell office:value-type="string">
            <text:p>CONTRIBUTO ASSOCIAZIONE SPORTIVA</text:p>
          </table:table-cell>
          <table:table-cell office:value-type="string">
            <text:p>G.C. N. 71 DD. 29/12/2023</text:p>
          </table:table-cell>
          <table:table-cell office:value-type="string">
            <text:p>A.S.D. U.S. CIVEZZANO SPORT</text:p>
          </table:table-cell>
          <table:table-cell office:value-type="float" office:value="80017650229">
            <text:p>80017650229</text:p>
          </table:table-cell>
          <table:table-cell office:value-type="string">
            <text:p>CONCESSIONE CONTRIBUTO STRAORDINARIO ALL'ASSOCIAZIONE SPORTIVA DILETTANTISTICA U.S. CIVEZZANO SPORT</text:p>
          </table:table-cell>
          <table:table-cell office:value-type="date" office:date-value="2023-12-29">
            <text:p>29/12/23</text:p>
          </table:table-cell>
          <table:table-cell office:value-type="currency" office:currency="EUR" office:value="7255.79">
            <text:p>€ 7.255,79</text:p>
          </table:table-cell>
          <table:table-cell table:number-columns-repeated="1017"/>
        </table:table-row>
      </table:table>
      <table:table table:name="2024" table:style-name="ta1" table:print="false">
        <table:table-column table:style-name="co1" table:default-cell-style-name="Default"/>
        <table:table-column table:style-name="co8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3"/>
        <table:table-column table:style-name="co6" table:default-cell-style-name="ce4"/>
        <table:table-column table:style-name="co6" table:number-columns-repeated="1017" table:default-cell-style-name="Default"/>
        <table:table-row table:style-name="ro1">
          <table:table-cell table:style-name="ce1" office:value-type="string">
            <text:p>TIPO </text:p>
          </table:table-cell>
          <table:table-cell table:style-name="ce1" office:value-type="string">
            <text:p>PROVVEDIMENTO</text:p>
          </table:table-cell>
          <table:table-cell table:style-name="ce1" office:value-type="string">
            <text:p>BENEFICIARIO </text:p>
          </table:table-cell>
          <table:table-cell table:style-name="ce1" office:value-type="string">
            <text:p>CODICE FISCALE</text:p>
          </table:table-cell>
          <table:table-cell table:style-name="ce1" office:value-type="string">
            <text:p>DESCRIZIONE </text:p>
          </table:table-cell>
          <table:table-cell table:style-name="ce1" office:value-type="string">
            <text:p>DATA </text:p>
          </table:table-cell>
          <table:table-cell table:style-name="ce1" office:value-type="string">
            <text:p>IMPORTO </text:p>
          </table:table-cell>
          <table:table-cell table:style-name="ce1" table:number-columns-repeated="1017"/>
        </table:table-row>
        <table:table-row table:style-name="ro1">
          <table:table-cell office:value-type="string">
            <text:p>CONTRIBUTO SCUOLA</text:p>
          </table:table-cell>
          <table:table-cell office:value-type="string">
            <text:p>G.C. N. 57 DD. 27/11/2024</text:p>
          </table:table-cell>
          <table:table-cell office:value-type="string">
            <text:p>ISTITUTO COMPRENSIVO “CIVEZZANO”</text:p>
          </table:table-cell>
          <table:table-cell office:value-type="float" office:value="96056930223">
            <text:p>96056930223</text:p>
          </table:table-cell>
          <table:table-cell office:value-type="string">
            <text:p>CONCESSIONE CONTRIBUTO ORDINARIO ALL'ISTITUTO COMPRENSIVO DI CIVEZZANO PER LA SCUOLA PRIMARIA PER L'ANNO 2024</text:p>
          </table:table-cell>
          <table:table-cell office:value-type="date" office:date-value="2024-11-27">
            <text:p>27/11/24</text:p>
          </table:table-cell>
          <table:table-cell office:value-type="currency" office:currency="EUR" office:value="1500">
            <text:p>€ 1.50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2 DD. 13/12/2024</text:p>
          </table:table-cell>
          <table:table-cell office:value-type="string">
            <text:p>ASSOCIAZIONE GRUPPO ALPINI DI FORNACE</text:p>
          </table:table-cell>
          <table:table-cell table:style-name="ce2" office:value-type="string">
            <text:p>01136420229</text:p>
          </table:table-cell>
          <table:table-cell office:value-type="string">
            <text:p>CONCESSIONE CONTRIBUTO ALL'ASSOCIAZIONE GRUPPO ALPINI FORNACE</text:p>
          </table:table-cell>
          <table:table-cell office:value-type="date" office:date-value="2024-12-13">
            <text:p>13/12/24</text:p>
          </table:table-cell>
          <table:table-cell office:value-type="currency" office:currency="EUR" office:value="380">
            <text:p>€ 38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3 DD. 13/12/2024</text:p>
          </table:table-cell>
          <table:table-cell office:value-type="string">
            <text:p>SCUOLA DELL'INFANZIA “DON G.ANESI” DI FORNACE ODV</text:p>
          </table:table-cell>
          <table:table-cell office:value-type="float" office:value="80010590224">
            <text:p>80010590224</text:p>
          </table:table-cell>
          <table:table-cell office:value-type="string">
            <text:p>CONCESSIONE CONTRIBUTO ALLA SCUOLA DELL'INFANZIA DI FORNACE ANNO 2024</text:p>
          </table:table-cell>
          <table:table-cell office:value-type="date" office:date-value="2024-12-13">
            <text:p>13/12/24</text:p>
          </table:table-cell>
          <table:table-cell office:value-type="currency" office:currency="EUR" office:value="745.61">
            <text:p>€ 745,61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4 DD. 13/12/2024</text:p>
          </table:table-cell>
          <table:table-cell office:value-type="string">
            <text:p>PRO LOCO DI FORNACE</text:p>
          </table:table-cell>
          <table:table-cell office:value-type="float" office:value="96005970221">
            <text:p>96005970221</text:p>
          </table:table-cell>
          <table:table-cell office:value-type="string">
            <text:p>CONCESSIONE CONTRIBUTO ALL'ASSOCIAZIONE PRO LOCO DI FORNACE ANNO 2024</text:p>
          </table:table-cell>
          <table:table-cell office:value-type="date" office:date-value="2024-12-13">
            <text:p>13/12/24</text:p>
          </table:table-cell>
          <table:table-cell office:value-type="currency" office:currency="EUR" office:value="4390">
            <text:p>€ 4.39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9 DD. 17/12/2024</text:p>
          </table:table-cell>
          <table:table-cell office:value-type="string">
            <text:p>KALEIDOSCOPIO SCS</text:p>
          </table:table-cell>
          <table:table-cell table:style-name="ce2" office:value-type="string">
            <text:p>01522650223</text:p>
          </table:table-cell>
          <table:table-cell office:value-type="string">
            <text:p>CONCESSIONE CONTRIBUTO ALLA KALEIDOSCOPIO SCOIETA' COOPERATIVA SOCIALE PER ATTIVITA' ESTIVE 2024</text:p>
          </table:table-cell>
          <table:table-cell office:value-type="date" office:date-value="2024-12-17">
            <text:p>17/12/24</text:p>
          </table:table-cell>
          <table:table-cell office:value-type="currency" office:currency="EUR" office:value="3200">
            <text:p>€ 3.20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70 DD. 17/12/2024</text:p>
          </table:table-cell>
          <table:table-cell office:value-type="string">
            <text:p>UTETD SEZ. DI FORNACE</text:p>
          </table:table-cell>
          <table:table-cell office:value-type="float" office:value="96052250220">
            <text:p>96052250220</text:p>
          </table:table-cell>
          <table:table-cell office:value-type="string">
            <text:p>CONTRIBUTO PER ATTIVITA' 2024 ALL'UNIVERSITA' DELLA TERZA ETA' E DEL TEMPO DISPONIBILE – SEZIONE DI FORNACE</text:p>
          </table:table-cell>
          <table:table-cell office:value-type="date" office:date-value="2023-11-15">
            <text:p>15/11/23</text:p>
          </table:table-cell>
          <table:table-cell office:value-type="currency" office:currency="EUR" office:value="258">
            <text:p>€ 258,00</text:p>
          </table:table-cell>
          <table:table-cell table:number-columns-repeated="1017"/>
        </table:table-row>
        <table:table-row table:style-name="ro1">
          <table:table-cell office:value-type="string">
            <text:p>CONTRIBUTO ASSOCIAZIONE SPORTIVA</text:p>
          </table:table-cell>
          <table:table-cell office:value-type="string">
            <text:p>G.C. N. 73 DD. 27/12/2024</text:p>
          </table:table-cell>
          <table:table-cell office:value-type="string">
            <text:p>A.S.D. FLIC FLAC VALLE DI CEMBRA</text:p>
          </table:table-cell>
          <table:table-cell table:style-name="ce2" office:value-type="string">
            <text:p>02439100229</text:p>
          </table:table-cell>
          <table:table-cell office:value-type="string">
            <text:p>ASSEGNAZIONE CONTRIBUTO ALLA ASSOCIAZIONE ADS FLIC FLAC ATTIVITA' ANNO 2024</text:p>
          </table:table-cell>
          <table:table-cell office:value-type="date" office:date-value="2024-12-27">
            <text:p>27/12/24</text:p>
          </table:table-cell>
          <table:table-cell office:value-type="currency" office:currency="EUR" office:value="1300">
            <text:p>€ 1.300,00</text:p>
          </table:table-cell>
          <table:table-cell table:number-columns-repeated="1017"/>
        </table:table-row>
        <table:table-row table:style-name="ro1">
          <table:table-cell office:value-type="string">
            <text:p>CONTRIBUTO ASSOCIAZIONE SPORTIVA</text:p>
          </table:table-cell>
          <table:table-cell office:value-type="string">
            <text:p>G.C. N. 74 DD. 27/12/2024</text:p>
          </table:table-cell>
          <table:table-cell office:value-type="string">
            <text:p>A.S.D. U.S. CIVEZZANO SPORT</text:p>
          </table:table-cell>
          <table:table-cell office:value-type="float" office:value="80017650229">
            <text:p>80017650229</text:p>
          </table:table-cell>
          <table:table-cell office:value-type="string">
            <text:p>ASSEGNAZIONE CONTRIBUTO ALLA ASSOCIAZIONE ADS US CIVEZZANO SPORT</text:p>
          </table:table-cell>
          <table:table-cell office:value-type="date" office:date-value="2024-12-27">
            <text:p>27/12/24</text:p>
          </table:table-cell>
          <table:table-cell office:value-type="currency" office:currency="EUR" office:value="3900">
            <text:p>€ 3.900,00</text:p>
          </table:table-cell>
          <table:table-cell table:number-columns-repeated="1017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75 DD. 27/12/2024</text:p>
          </table:table-cell>
          <table:table-cell office:value-type="string">
            <text:p>ASSOCIAZIONE DI FORMAZIONE MUSICALE “VOX CORDIS”</text:p>
          </table:table-cell>
          <table:table-cell office:value-type="float" office:value="96096620222">
            <text:p>96096620222</text:p>
          </table:table-cell>
          <table:table-cell office:value-type="string">
            <text:p>CONCESSIONE CONTRIBUTO ALLA ASSOCIAZIONE DI FORMAZIONE MUSICALE “VOX CORDIS”</text:p>
          </table:table-cell>
          <table:table-cell office:value-type="date" office:date-value="2024-12-27">
            <text:p>27/12/24</text:p>
          </table:table-cell>
          <table:table-cell office:value-type="currency" office:currency="EUR" office:value="4500">
            <text:p>€ 4.500,00</text:p>
          </table:table-cell>
          <table:table-cell table:number-columns-repeated="1017"/>
        </table:table-row>
        <table:table-row table:style-name="ro1">
          <table:table-cell office:value-type="string">
            <text:p>CONTRIBUTO </text:p>
          </table:table-cell>
          <table:table-cell office:value-type="string">
            <text:p>C.C. N. 11 DD. 30/04/2024 E DET. SEGRETARIO N. 278 DD. 20/12/2024</text:p>
          </table:table-cell>
          <table:table-cell office:value-type="string">
            <text:p>CORPO DEI VIGILI DEL FUOCO VOLONTARI DI FORNACE</text:p>
          </table:table-cell>
          <table:table-cell office:value-type="float" office:value="96005660228">
            <text:p>96005660228</text:p>
          </table:table-cell>
          <table:table-cell office:value-type="string">
            <text:p>LIQUIDAZIONE CONTRIBUTO ORDINARIO E STRAORDINARIO ANNO 2024</text:p>
          </table:table-cell>
          <table:table-cell office:value-type="date" office:date-value="2024-12-20">
            <text:p>20/12/24</text:p>
          </table:table-cell>
          <table:table-cell office:value-type="currency" office:currency="EUR" office:value="23401.12">
            <text:p>€ 23.401,12</text:p>
          </table:table-cell>
          <table:table-cell table:number-columns-repeated="1017"/>
        </table:table-row>
      </table:table>
      <table:table table:name="2025" table:style-name="ta1" table:print="false">
        <table:table-column table:style-name="co1" table:default-cell-style-name="Default"/>
        <table:table-column table:style-name="co9" table:default-cell-style-name="Default"/>
        <table:table-column table:style-name="co3" table:default-cell-style-name="Default"/>
        <table:table-column table:style-name="co4" table:default-cell-style-name="Default"/>
        <table:table-column table:style-name="co10" table:default-cell-style-name="Default"/>
        <table:table-column table:style-name="co6" table:default-cell-style-name="ce3"/>
        <table:table-column table:style-name="co6" table:default-cell-style-name="ce4"/>
        <table:table-column table:style-name="co6" table:number-columns-repeated="2" table:default-cell-style-name="Default"/>
        <table:table-row table:style-name="ro1">
          <table:table-cell office:value-type="string">
            <text:p>TIPO </text:p>
          </table:table-cell>
          <table:table-cell table:style-name="ce1" office:value-type="string">
            <text:p>PROVVEDIMENTO</text:p>
          </table:table-cell>
          <table:table-cell table:style-name="ce1" office:value-type="string">
            <text:p>BENEFICIARIO </text:p>
          </table:table-cell>
          <table:table-cell table:style-name="ce1" office:value-type="string">
            <text:p>CODICE FISCALE</text:p>
          </table:table-cell>
          <table:table-cell table:style-name="ce1" office:value-type="string">
            <text:p>DESCRIZIONE </text:p>
          </table:table-cell>
          <table:table-cell table:style-name="ce1" office:value-type="string">
            <text:p>DATA </text:p>
          </table:table-cell>
          <table:table-cell table:style-name="ce1" office:value-type="string">
            <text:p>IMPORTO </text:p>
          </table:table-cell>
          <table:table-cell table:style-name="ce1" table:number-columns-repeated="2"/>
        </table:table-row>
        <table:table-row table:style-name="ro1">
          <table:table-cell office:value-type="string">
            <text:p>CONTRIBUTO </text:p>
          </table:table-cell>
          <table:table-cell office:value-type="string">
            <text:p>C.C. N. 9 DD. 14/03/2025 </text:p>
          </table:table-cell>
          <table:table-cell office:value-type="string">
            <text:p>CORPO DEI VIGILI DEL FUOCO VOLONTARI DI FORNACE</text:p>
          </table:table-cell>
          <table:table-cell office:value-type="float" office:value="96005660228">
            <text:p>96005660228</text:p>
          </table:table-cell>
          <table:table-cell office:value-type="string">
            <text:p>APPROVAZIONE BILANCIO DI PREVISIONE 2025 DEL CORPO VIGILI DEL FUOCO VOLONTARI DI FORNACE</text:p>
          </table:table-cell>
          <table:table-cell office:value-type="date" office:date-value="2025-03-14">
            <text:p>14/03/25</text:p>
          </table:table-cell>
          <table:table-cell office:value-type="currency" office:currency="EUR" office:value="8000">
            <text:p>€ 8.000,00</text:p>
          </table:table-cell>
          <table:table-cell table:number-columns-repeated="2"/>
        </table:table-row>
        <table:table-row table:style-name="ro1">
          <table:table-cell office:value-type="string">
            <text:p>CONTRIBUTO </text:p>
          </table:table-cell>
          <table:table-cell office:value-type="string">
            <text:p>DET. SEGRETARIO N. 288 DD. 15/12/2025</text:p>
          </table:table-cell>
          <table:table-cell office:value-type="string">
            <text:p>CORPO DEI VIGILI DEL FUOCO VOLONTARI DI FORNACE</text:p>
          </table:table-cell>
          <table:table-cell office:value-type="float" office:value="96005660228">
            <text:p>96005660228</text:p>
          </table:table-cell>
          <table:table-cell office:value-type="string">
            <text:p>LIQUIDAZIONE CONTRIBUTO STRAORDINARIO ANNO 2025</text:p>
          </table:table-cell>
          <table:table-cell office:value-type="date" office:date-value="2025-12-15">
            <text:p>15/12/25</text:p>
          </table:table-cell>
          <table:table-cell office:value-type="currency" office:currency="EUR" office:value="14804.33">
            <text:p>€ 14.804,33</text:p>
          </table:table-cell>
          <table:table-cell table:number-columns-repeated="2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1 DD. 18/12/2025</text:p>
          </table:table-cell>
          <table:table-cell office:value-type="string">
            <text:p>FILODRAMMATICA “S.MARTINO” DI FORNACE APS</text:p>
          </table:table-cell>
          <table:table-cell table:style-name="ce2" office:value-type="string">
            <text:p>00508370228</text:p>
          </table:table-cell>
          <table:table-cell office:value-type="string">
            <text:p>CONCESSIONE CONTRIBUTO ALLA FILODRAMMATICA S.MARTINO DI FORNACE APS ANNO 2025</text:p>
          </table:table-cell>
          <table:table-cell office:value-type="date" office:date-value="2025-12-18">
            <text:p>18/12/25</text:p>
          </table:table-cell>
          <table:table-cell office:value-type="currency" office:currency="EUR" office:value="1500">
            <text:p>€ 1.500,00</text:p>
          </table:table-cell>
          <table:table-cell table:number-columns-repeated="2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2 DD. 18/12/2025</text:p>
          </table:table-cell>
          <table:table-cell office:value-type="string">
            <text:p>ASSOCIAZIONE GRUPPO ALPINI DI FORNACE</text:p>
          </table:table-cell>
          <table:table-cell table:style-name="ce2" office:value-type="string">
            <text:p>01136420229</text:p>
          </table:table-cell>
          <table:table-cell office:value-type="string">
            <text:p>CONCESSIONE CONTRIBUTO ALL'ASSOCIAZIONE GRUPPO ALPINI FORNACE</text:p>
          </table:table-cell>
          <table:table-cell office:value-type="date" office:date-value="2025-12-18">
            <text:p>18/12/25</text:p>
          </table:table-cell>
          <table:table-cell office:value-type="currency" office:currency="EUR" office:value="380.64">
            <text:p>€ 380,64</text:p>
          </table:table-cell>
          <table:table-cell table:number-columns-repeated="2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3 DD. 18/12/2025</text:p>
          </table:table-cell>
          <table:table-cell office:value-type="string">
            <text:p>UTETD SEZ. DI FORNACE</text:p>
          </table:table-cell>
          <table:table-cell office:value-type="float" office:value="96052250220">
            <text:p>96052250220</text:p>
          </table:table-cell>
          <table:table-cell office:value-type="string">
            <text:p>CONTRIBUTO PER ATTIVITA' 2025 ALL'UNIVERSITA' DELLA TERZA ETA' E DEL TEMPO DISPONIBILE – SEZIONE DI FORNACE</text:p>
          </table:table-cell>
          <table:table-cell office:value-type="date" office:date-value="2025-12-18">
            <text:p>18/12/25</text:p>
          </table:table-cell>
          <table:table-cell office:value-type="currency" office:currency="EUR" office:value="258">
            <text:p>€ 258,00</text:p>
          </table:table-cell>
          <table:table-cell table:number-columns-repeated="2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4 DD. 18/12/2025</text:p>
          </table:table-cell>
          <table:table-cell office:value-type="string">
            <text:p>AVIS COMUNALE DI FORNACE</text:p>
          </table:table-cell>
          <table:table-cell office:value-type="float" office:value="96074780220">
            <text:p>96074780220</text:p>
          </table:table-cell>
          <table:table-cell office:value-type="string">
            <text:p>CONCESSIONE CONTRIBUTO ALL'ASSOCIAZIONE AVIS COMUNALE DI FORNACE ANNO 2025</text:p>
          </table:table-cell>
          <table:table-cell office:value-type="date" office:date-value="2025-12-18">
            <text:p>18/12/25</text:p>
          </table:table-cell>
          <table:table-cell office:value-type="currency" office:currency="EUR" office:value="1500">
            <text:p>€ 1.500,00</text:p>
          </table:table-cell>
          <table:table-cell table:number-columns-repeated="2"/>
        </table:table-row>
        <table:table-row table:style-name="ro1">
          <table:table-cell office:value-type="string">
            <text:p>CONCESSIONE DI SOVVEZIONI, CONTRIBUTI, SUSSIDI ED AUSILI FINANZIARI</text:p>
          </table:table-cell>
          <table:table-cell office:value-type="string">
            <text:p>G.C. N. 65 DD. 18/12/2025</text:p>
          </table:table-cell>
          <table:table-cell office:value-type="string">
            <text:p>SCUOLA DELL'INFANZIA “DON G.ANESI” DI FORNACE ODV</text:p>
          </table:table-cell>
          <table:table-cell office:value-type="float" office:value="80010590224">
            <text:p>80010590224</text:p>
          </table:table-cell>
          <table:table-cell office:value-type="string">
            <text:p>CONCESSIONE CONTRIBUTO ALLA SCUOLA DELL'INFANZIA DI FORNACE ANNO 2025</text:p>
          </table:table-cell>
          <table:table-cell office:value-type="date" office:date-value="2025-12-18">
            <text:p>18/12/25</text:p>
          </table:table-cell>
          <table:table-cell office:value-type="currency" office:currency="EUR" office:value="1494.16">
            <text:p>€ 1.494,16</text:p>
          </table:table-cell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, 'Times New Roman PS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31">31/07/2026</text:date>, <text:time>10.52.0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30T12:58:48.31</meta:creation-date>
    <dc:date>2026-07-31T10:52:02.60</dc:date>
    <meta:editing-duration>PT21H6M58S</meta:editing-duration>
    <meta:editing-cycles>22</meta:editing-cycles>
    <meta:generator>OpenOffice/4.1.10$Win32 OpenOffice.org_project/4110m2$Build-9807</meta:generator>
    <meta:document-statistic meta:table-count="3" meta:cell-count="189" meta:object-count="0"/>
  </office:meta>
</office:document-meta>
</file>